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/>
    </style:style>
  </office:automatic-styles>
  <office:body>
    <office:text text:use-soft-page-breaks="true">
      <text:p text:style-name="P1">OZNAM -preberanie kandidátnych listín pre voľby do orgánov samosprávy obcí<text:s/></text:p>
      <text:p text:style-name="Normálny"/>
      <text:p text:style-name="Normálny">OZNAMUJEME politickým stranám, politickým hnutiam, koalíciám a nezávislým kandidátom, že kandidátne<text:s/>listiny pre voľby do orgánov samosprávy obcí môže v zmysle platnej legislatívy prevziať výlučne zapisovateľ miestnej komisie, a to do vlastných rúk.<text:s/></text:p>
      <text:p text:style-name="Normálny"/>
      <text:p text:style-name="Normálny">Z dôvodu<text:s/>zabezpečenia bezproblémového odovzdania kandidátných listín, prosíme všetkých, ktorí ich budú doručovať, aby sa vopred telefonicky ohlásili na telefónom čísle:<text:s/></text:p>
      <text:p text:style-name="Normálny"/>
      <text:p text:style-name="Normálny">0917 560 015<text:s/></text:p>
      <text:p text:style-name="Normálny">Mgr. Zuzana Antošová</text:p>
      <text:p text:style-name="Normálny">Doručenie do 25.08.2026 do 23: 59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no</meta:initial-creator>
    <dc:creator>Stano</dc:creator>
    <meta:creation-date>2026-08-03T10:24:00Z</meta:creation-date>
    <dc:date>2026-08-03T10:33:00Z</dc:date>
    <meta:template xlink:href="Normal" xlink:type="simple"/>
    <meta:editing-cycles>2</meta:editing-cycles>
    <meta:editing-duration>PT540S</meta:editing-duration>
    <meta:document-statistic meta:page-count="1" meta:paragraph-count="1" meta:word-count="84" meta:character-count="567" meta:row-count="4" meta:non-whitespace-character-count="484"/>
  </office:meta>
</office:document-meta>
</file>